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Google Sans Text" svg:font-family="'Google Sans Text', sans-serif"/>
    <style:font-face style:name="Google Sans" svg:font-family="'Google Sans', sans-serif"/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left"/>
    </style:style>
    <style:style style:name="Tabela1.A" style:family="table-column">
      <style:table-column-properties style:column-width="3.383cm"/>
    </style:style>
    <style:style style:name="Tabela1.B" style:family="table-column">
      <style:table-column-properties style:column-width="13.617cm"/>
    </style:style>
    <style:style style:name="Tabela1.A1" style:family="table-cell">
      <style:table-cell-properties style:vertical-align="middle" fo:padding="0.049cm" fo:border="none"/>
    </style:style>
    <style:style style:name="P1" style:family="paragraph" style:parent-style-name="Text_20_body" style:list-style-name="L1">
      <style:paragraph-properties fo:margin-top="0cm" fo:margin-bottom="0.212cm" fo:line-height="114%"/>
      <style:text-properties style:font-name="Google Sans Text"/>
    </style:style>
    <style:style style:name="P2" style:family="paragraph" style:parent-style-name="Text_20_body" style:list-style-name="L2">
      <style:paragraph-properties fo:margin-top="0cm" fo:margin-bottom="0.212cm" fo:line-height="114%"/>
      <style:text-properties style:font-name="Google Sans Text"/>
    </style:style>
    <style:style style:name="P3" style:family="paragraph" style:parent-style-name="Text_20_body" style:list-style-name="L3">
      <style:paragraph-properties fo:margin-top="0cm" fo:margin-bottom="0.212cm" fo:line-height="114%"/>
      <style:text-properties style:font-name="Google Sans Text"/>
    </style:style>
    <style:style style:name="P4" style:family="paragraph" style:parent-style-name="Text_20_body" style:list-style-name="L4">
      <style:paragraph-properties fo:margin-top="0cm" fo:margin-bottom="0.212cm" fo:line-height="114%"/>
      <style:text-properties style:font-name="Google Sans Text"/>
    </style:style>
    <style:style style:name="P5" style:family="paragraph" style:parent-style-name="Text_20_body" style:list-style-name="L5">
      <style:paragraph-properties fo:margin-top="0cm" fo:margin-bottom="0.212cm" fo:line-height="114%"/>
      <style:text-properties style:font-name="Google Sans Text"/>
    </style:style>
    <style:style style:name="P6" style:family="paragraph" style:parent-style-name="Text_20_body" style:list-style-name="L6">
      <style:paragraph-properties fo:margin-top="0cm" fo:margin-bottom="0.212cm" fo:line-height="114%"/>
      <style:text-properties style:font-name="Google Sans Text"/>
    </style:style>
    <style:style style:name="P7" style:family="paragraph" style:parent-style-name="Text_20_body" style:list-style-name="L7">
      <style:paragraph-properties fo:margin-top="0cm" fo:margin-bottom="0.212cm" fo:line-height="114%"/>
      <style:text-properties style:font-name="Google Sans Text"/>
    </style:style>
    <style:style style:name="P8" style:family="paragraph" style:parent-style-name="Text_20_body" style:list-style-name="L4">
      <style:paragraph-properties fo:margin-top="0cm" fo:margin-bottom="0.212cm" fo:line-height="114%"/>
      <style:text-properties style:font-name="Google Sans Text" fo:font-weight="bold"/>
    </style:style>
    <style:style style:name="P9" style:family="paragraph" style:parent-style-name="Text_20_body" style:list-style-name="L6">
      <style:paragraph-properties fo:margin-top="0cm" fo:margin-bottom="0.212cm" fo:line-height="114%"/>
      <style:text-properties style:font-name="Google Sans Text" fo:font-weight="bold"/>
    </style:style>
    <style:style style:name="P10" style:family="paragraph" style:parent-style-name="Text_20_body">
      <style:paragraph-properties fo:margin-top="0cm" fo:margin-bottom="0.212cm" fo:line-height="114%"/>
    </style:style>
    <style:style style:name="P11" style:family="paragraph" style:parent-style-name="Heading_20_2">
      <style:text-properties style:font-name="Google Sans"/>
    </style:style>
    <style:style style:name="P12" style:family="paragraph" style:parent-style-name="Table_20_Contents">
      <style:paragraph-properties fo:margin-top="0cm" fo:margin-bottom="0.212cm" fo:line-height="114%" fo:padding-left="0.318cm" fo:padding-right="0.318cm" fo:padding-top="0.212cm" fo:padding-bottom="0.212cm" fo:border="0.002cm solid #c4c7c5"/>
      <style:text-properties style:font-name="Google Sans Text" fo:font-weight="bold"/>
    </style:style>
    <style:style style:name="P13" style:family="paragraph" style:parent-style-name="Table_20_Contents">
      <style:paragraph-properties fo:margin-top="0cm" fo:margin-bottom="0.212cm" fo:line-height="114%" fo:padding-left="0.318cm" fo:padding-right="0.318cm" fo:padding-top="0.212cm" fo:padding-bottom="0.212cm" fo:border="0.002cm solid #c4c7c5"/>
      <style:text-properties style:font-name="Google Sans Text"/>
    </style:style>
    <style:style style:name="P14" style:family="paragraph" style:parent-style-name="Table_20_Contents">
      <style:paragraph-properties fo:margin-top="0cm" fo:margin-bottom="0cm" fo:line-height="114%" fo:padding-left="0.318cm" fo:padding-right="0.318cm" fo:padding-top="0.212cm" fo:padding-bottom="0.212cm" fo:border="0.002cm solid #c4c7c5"/>
    </style:style>
    <style:style style:name="P15" style:family="paragraph" style:parent-style-name="Quotations">
      <style:paragraph-properties fo:margin-top="0cm" fo:margin-bottom="0.499cm" fo:line-height="114%"/>
      <style:text-properties style:font-name="Google Sans Text"/>
    </style:style>
    <style:style style:name="P16" style:family="paragraph" style:parent-style-name="Heading_20_3">
      <style:paragraph-properties fo:margin-top="0cm" fo:margin-bottom="0.212cm" fo:line-height="114%"/>
      <style:text-properties style:font-name="Google Sans"/>
    </style:style>
    <style:style style:name="T1" style:family="text">
      <style:text-properties fo:font-weight="bold"/>
    </style:style>
    <style:style style:name="T2" style:family="text">
      <style:text-properties style:font-name="Google Sans Text"/>
    </style:style>
    <style:style style:name="T3" style:family="text">
      <style:text-properties fo:font-style="italic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1" text:outline-level="2">Instrukcja Bezpieczeństwa i Higieny Pracy: Drożdże Gorzelnicze</text:h>
      <text:p text:style-name="P15"><text:span text:style-name="T1">Uwaga:</text:span> Drożdże gorzelnicze same w sobie są mikroorganizmem bezpiecznym dla ludzi (nietoksycznym), jednak środowisko ich pracy, stosowane pożywki oraz produkty uboczne stwarzają realne zagrożenia techniczne i zdrowotne.</text:p>
      <text:h text:style-name="P16" text:outline-level="3">1. Identyfikacja Zagrożeń</text:h>
      <text:list xml:id="list151364418137730575" text:style-name="L1">
        <text:list-item>
          <text:p text:style-name="P1"><text:span text:style-name="T1">Ciśnienie i wycieki:</text:span> Drożdże gorzelnicze gwałtownie fermentują, wyzwalając bardzo duże ilości dwutlenku węgla ($\text{CO}_2$). Szczelne zamknięcie pojemnika bez rurki fermentacyjnej grozi jego rozerwaniem.</text:p>
        </text:list-item>
        <text:list-item>
          <text:p text:style-name="P1"><text:span text:style-name="T1">Nagromadzenie $\text{CO}_2$:</text:span> Bezbarwny i bezwonny gaz wypiera tlen z pomieszczenia, co w zamkniętych lub słabo wentylowanych piwnicach/pomieszczeniach stwarza ryzyko uduszenia.</text:p>
        </text:list-item>
        <text:list-item>
          <text:p text:style-name="P1"><text:span text:style-name="T1">Oparzenia chemiczne / podrażnienia:</text:span> Mieszanki drożdży gorzelniczych (typu <text:span text:style-name="T3">Turbo</text:span>) zawierają skoncentrowane pożywki, sole mineralne i regulatory pH, które mogą podrażniać oczy oraz skórę.</text:p>
        </text:list-item>
        <text:list-item>
          <text:p text:style-name="P1"><text:span text:style-name="T1">Wysoka temperatura nastawu:</text:span> Samorzutny wzrost temperatury podczas burzliwej fermentacji może uszkodzić plastikowe pojemniki słabej jakości lub doprowadzić do wykipienia.</text:p>
        </text:list-item>
      </text:list>
      <text:h text:style-name="P16" text:outline-level="3">2. Środki Ochrony Indywidualnej (ŚOI) i Przygotowanie</text:h>
      <table:table table:name="Tabela1" table:style-name="Tabela1">
        <table:table-column table:style-name="Tabela1.A"/>
        <table:table-column table:style-name="Tabela1.B"/>
        <table:table-header-rows>
          <table:table-row>
            <table:table-cell table:style-name="Tabela1.A1" office:value-type="string">
              <text:p text:style-name="P14"><text:span text:style-name="Strong_20_Emphasis"><text:span text:style-name="T2">Środek ochrony</text:span></text:span></text:p>
            </table:table-cell>
            <table:table-cell table:style-name="Tabela1.A1" office:value-type="string">
              <text:p text:style-name="P14"><text:span text:style-name="Strong_20_Emphasis"><text:span text:style-name="T2">Zastosowanie</text:span></text:span></text:p>
            </table:table-cell>
          </table:table-row>
        </table:table-header-rows>
        <table:table-row>
          <table:table-cell table:style-name="Tabela1.A1" office:value-type="string">
            <text:p text:style-name="P12">Rękawice ochronne</text:p>
          </table:table-cell>
          <table:table-cell table:style-name="Tabela1.A1" office:value-type="string">
            <text:p text:style-name="P13">Do kontaktu z mieszankami suszonymi, pożywkami oraz gorącą wodą do rozpuszczania cukru.</text:p>
          </table:table-cell>
        </table:table-row>
        <table:table-row>
          <table:table-cell table:style-name="Tabela1.A1" office:value-type="string">
            <text:p text:style-name="P12">Okulary ochronne</text:p>
          </table:table-cell>
          <table:table-cell table:style-name="Tabela1.A1" office:value-type="string">
            <text:p text:style-name="P13">Wymagane podczas wsypywania drożdży/pożywek (ochrona przed pyleniem) oraz dolewania kwasów/regulatorów pH.</text:p>
          </table:table-cell>
        </table:table-row>
        <table:table-row>
          <table:table-cell table:style-name="Tabela1.A1" office:value-type="string">
            <text:p text:style-name="P12">Wentylacja</text:p>
          </table:table-cell>
          <table:table-cell table:style-name="Tabela1.A1" office:value-type="string">
            <text:p text:style-name="P13">Zapewnij stały dopływ świeżego powietrza w pomieszczeniu, w którym stoi pojemnik fermentacyjny.</text:p>
          </table:table-cell>
        </table:table-row>
      </table:table>
      <text:h text:style-name="P16" text:outline-level="3">3. Procedura Bezpiecznej Pracy (Krok po Kroku)</text:h>
      <text:p text:style-name="P10"><text:span text:style-name="Strong_20_Emphasis"><text:span text:style-name="T2">1.Przygotowanie naczyń i higiena:</text:span></text:span><text:span text:style-name="T2">Zapobieganie zakażeniom i uszkodzeniom.</text:span></text:p>
      <text:list xml:id="list7038428016389129941" text:style-name="L2">
        <text:list-item>
          <text:p text:style-name="P2">Używaj wyłącznie atestowanych pojemników fermentacyjnych z tworzywa przystosowanego do kontaktu z alkoholem lub naczyń szklanych.</text:p>
        </text:list-item>
        <text:list-item>
          <text:p text:style-name="P2">Zawsze dezynfekuj sprzęt środkami na bazie pirosiarczynu lub aktywnego tlenu.</text:p>
        </text:list-item>
      </text:list>
      <text:p text:style-name="P10"><text:span text:style-name="Strong_20_Emphasis"><text:span text:style-name="T2">2.Mieszanie i dodawanie drożdży:</text:span></text:span><text:span text:style-name="T2">Unikanie zapylenia i oparzeń.</text:span></text:p>
      <text:list xml:id="list2518923314241861557" text:style-name="L3">
        <text:list-item>
          <text:p text:style-name="P3">Rozpuszczaj cukier/surowiec w gorącej wodzie, a następnie <text:span text:style-name="T1">ochłódź nastaw do </text:span><text:soft-page-break/><text:span text:style-name="T1">temperatury podanej przez producenta</text:span> (zwykle 22–30°C) przed zadaniem drożdży. Zadanie drożdży do wrzątku zabije je i wywoła gwałtowne pienienie.</text:p>
        </text:list-item>
        <text:list-item>
          <text:p text:style-name="P3">Wsypuj drożdże delikatnie z niskiej wysokości, aby uniknąć wdychania pyłu z pożywek.</text:p>
        </text:list-item>
      </text:list>
      <text:p text:style-name="P10"><text:span text:style-name="Strong_20_Emphasis"><text:span text:style-name="T2">3.Zabezpieczenie odciągu gazów:</text:span></text:span><text:span text:style-name="T2">Kluczowe bezpieczeństwo ciśnieniowe.</text:span></text:p>
      <text:list xml:id="list3196323471818618176" text:style-name="L4">
        <text:list-item>
          <text:p text:style-name="P8">Nigdy nie zakręcaj szczelnie pojemnika bez otworu wylotowego!</text:p>
        </text:list-item>
        <text:list-item>
          <text:p text:style-name="P4">Zainstaluj rurkę fermentacyjną z zalana wodą lub specjalny zawór ciśnieniowy.</text:p>
        </text:list-item>
        <text:list-item>
          <text:p text:style-name="P4">Pozostaw co najmniej 20–25% wolnej przestrzeni w pojemniku (tzw. przestrzeń pianowa) na przypadek gwałtownej reakcji.</text:p>
        </text:list-item>
      </text:list>
      <text:p text:style-name="P10"><text:span text:style-name="Strong_20_Emphasis"><text:span text:style-name="T2">4.Kontrola procesu i otoczenia:</text:span></text:span><text:span text:style-name="T2">Bieżący monitoring.</text:span></text:p>
      <text:list xml:id="list8456448089172826296" text:style-name="L5">
        <text:list-item>
          <text:p text:style-name="P5">Umieść pojemnik na stabilnej, łatwej do czyszczenia powierzchni, z dala od źródeł ciepła i bezpośredniego słońca.</text:p>
        </text:list-item>
        <text:list-item>
          <text:p text:style-name="P5">Przy dużych nastawach (&gt;50 litrów) kontroluj temperaturę zewnętrzną — mocne drożdże typu Turbo potrafią rozgrzać nastaw powyżej 40°C, co grozi wykipieniem i zniszczeniem pracy drożdży.</text:p>
        </text:list-item>
      </text:list>
      <text:h text:style-name="P16" text:outline-level="3">4. Postępowanie w Sytuacjach Awaryjnych</text:h>
      <text:list xml:id="list8286355649617864263" text:style-name="L6">
        <text:list-item>
          <text:p text:style-name="P9">Rozsypanie / Wylanie:</text:p>
          <text:list>
            <text:list-item>
              <text:p text:style-name="P6">Rozsypany pył zmieć na sucho lub zmyj dużą ilością wody. Uważaj na śliskie powierzchnie.</text:p>
            </text:list-item>
            <text:list-item>
              <text:p text:style-name="P6">Wypływający nastaw zmyj natychmiast — zawiera wysokie stężenie cukru i alkoholu, co czyni go łatwopalnym po odparowaniu wody.</text:p>
            </text:list-item>
          </text:list>
        </text:list-item>
        <text:list-item>
          <text:p text:style-name="P9">Podrażnienie oczu lub skóry:</text:p>
          <text:list>
            <text:list-item>
              <text:p text:style-name="P6">W przypadku kontaktu pyłu z pożywką/drożdżami z oczami, przemywaj je czystą, letnią wodą przez minimum 10–15 minut przy otwartych powiekach.</text:p>
            </text:list-item>
          </text:list>
        </text:list-item>
        <text:list-item>
          <text:p text:style-name="P9">Podejrzenie nagromadzenia $\text{CO}_2$ (zawroty głowy, duszności):</text:p>
          <text:list>
            <text:list-item>
              <text:p text:style-name="P6">Natychmiast opuść pomieszczenie, wyjdź na świeże powietrze i przewietrz obszar fermentacji.</text:p>
            </text:list-item>
          </text:list>
        </text:list-item>
      </text:list>
      <text:h text:style-name="P16" text:outline-level="3">5. Przechowywanie i Utylizacja</text:h>
      <text:list xml:id="list3808521816411280146" text:style-name="L7">
        <text:list-item>
          <text:p text:style-name="P7"><text:span text:style-name="T1">Przechowywanie:</text:span> Zamknięte opakowania drożdży przechowywać w suchym, chłodnym miejscu (najlepiej w temperaturze 4–15°C). Chronić przed dziećmi.</text:p>
        </text:list-item>
        <text:list-item>
          <text:p text:style-name="P7"><text:span text:style-name="T1">Utylizacja gęstwy podrożdżowej:</text:span> Osad po fermentacji wylewaj do kanalizacji z dużą ilością bieżącej wody lub przeznacz na kompostownik (w małych ilościach). NIE wylewaj bezpośrednio do naturalnych zbiorników wodnych.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Google Sans Text" svg:font-family="'Google Sans Text', sans-serif"/>
    <style:font-face style:name="Google Sans" svg:font-family="'Google Sans', sans-serif"/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Arial1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Arial1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31T08:05:50.83</meta:creation-date>
    <meta:document-statistic meta:table-count="1" meta:image-count="0" meta:object-count="0" meta:page-count="2" meta:paragraph-count="41" meta:word-count="494" meta:character-count="3816"/>
    <dc:date>2026-07-31T08:07:18.93</dc:date>
    <meta:editing-duration>PT1M29S</meta:editing-duration>
    <meta:editing-cycles>1</meta:editing-cycles>
    <meta:generator>OpenOffice/4.1.15$Win32 OpenOffice.org_project/4115m2$Build-9813</meta:generator>
  </office:meta>
</office:document-meta>
</file>